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1">
      <style:text-properties fo:color="#5983b0" loext:opacity="100%" fo:font-weight="bold"/>
    </style:style>
    <style:style style:name="P2" style:family="paragraph" style:parent-style-name="Text_20_body">
      <style:text-properties fo:font-style="italic"/>
    </style:style>
    <style:style style:name="P3" style:family="paragraph" style:parent-style-name="Text_20_body" style:list-style-name="L1"/>
    <style:style style:name="P4" style:family="paragraph" style:parent-style-name="Text_20_body" style:list-style-name="L1">
      <style:text-properties officeooo:paragraph-rsid="0001e374"/>
    </style:style>
    <style:style style:name="P5" style:family="paragraph" style:parent-style-name="Text_20_body" style:list-style-name="L1">
      <style:text-properties fo:font-weight="bold" officeooo:paragraph-rsid="0001e374"/>
    </style:style>
    <style:style style:name="T1" style:family="text">
      <style:text-properties fo:font-weight="bold"/>
    </style:style>
    <style:style style:name="T2" style:family="text">
      <style:text-properties fo:font-weight="bold" officeooo:rsid="0002641b"/>
    </style:style>
    <style:style style:name="T3" style:family="text">
      <style:text-properties fo:font-style="italic"/>
    </style:style>
    <style:style style:name="T4" style:family="text">
      <style:text-properties fo:color="#ff0000" loext:opacity="100%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KARTA ZGŁOSZENIA</text:h>
      <text:p text:style-name="Text_20_body"><text:span text:style-name="T2">Gminny</text:span><text:span text:style-name="T1"> Konkurs Teatralny „SAMOCHWAŁA”</text:span> <text:span text:style-name="T3">Temat: „Wolni od uzależnień – silni sobą”</text:span></text:p>
      <text:list text:style-name="L1">
        <text:list-item>
          <text:p text:style-name="P3"><text:span text:style-name="T1">Nazwa Szkoły / Placówki:</text:span> ..................................................................................................................................</text:p>
        </text:list-item>
        <text:list-item>
          <text:p text:style-name="P3"><text:span text:style-name="T1">Nazwa Grupy Teatralnej:</text:span> ................................................................................................................................</text:p>
        </text:list-item>
        <text:list-item>
          <text:p text:style-name="P5">Kategoria wiekowa (zaznaczyć właściwe):</text:p>
          <text:p text:style-name="P4"><text:s/>[ ] Klasy 5 – 6</text:p>
          <text:p text:style-name="P3">[ ] Klasy 7 – 8</text:p>
        </text:list-item>
        <text:list-item>
          <text:p text:style-name="P3"><text:span text:style-name="T1">Tytuł przedstawienia:</text:span> ........................................................................................................................</text:p>
        </text:list-item>
        <text:list-item>
          <text:p text:style-name="P3"><text:span text:style-name="T1">Liczba uczestników:</text:span> .............................................................................................................................</text:p>
        </text:list-item>
        <text:list-item>
          <text:p text:style-name="P3"><text:span text:style-name="T1">Opiekun grupy (Imię, Nazwisko, Telefon):</text:span> ....................................................................................................................................</text:p>
        </text:list-item>
        <text:list-item>
          <text:p text:style-name="P3"><text:span text:style-name="T1">Adres e-mail do kontaktu:</text:span> ..................................................................................................................................</text:p>
        </text:list-item>
        <text:list-item>
          <text:p text:style-name="P3"><text:span text:style-name="T1">Warunki techniczne ( mikrofony, nagłośnienie):</text:span> ...................................................................................................................................... ......................................................................................................................................</text:p>
        </text:list-item>
      </text:list>
      <text:p text:style-name="Horizontal_20_Line"/>
      <text:p text:style-name="Text_20_body"><text:span text:style-name="T1">Oświadczenie:</text:span> Oświadczam, że zapoznałem/am się z Regulaminem Konkursu i akceptuję jego postanowienia. Do karty dołączam zgody rodziców/opiekunów prawnych wszystkich uczestników.</text:p>
      <text:p text:style-name="Text_20_body"><text:span text:style-name="T1">Termin i miejsce konkursu:</text:span> <text:span text:style-name="T4">18.06.2026 r., godz. 9:30, Centrum Kultury i Sportu.</text:span></text:p>
      <text:p text:style-name="Text_20_body"><text:span text:style-name="T1">Kontakt i zgłoszenia:</text:span> <text:span text:style-name="T4">centrumbiblioteka6@gmail.com | tel. 512-151-658 lub 506 091 926.</text:span></text:p>
      <text:p text:style-name="Text_20_body"/>
      <text:p text:style-name="Text_20_body"/>
      <text:p text:style-name="Text_20_body">..................................................................</text:p>
      <text:p text:style-name="P2">(Data i czytelny podpis opiekuna/dyrektora)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4-22T12:33:32.097000000</meta:creation-date>
    <dc:date>2026-04-30T08:14:16.578000000</dc:date>
    <meta:editing-duration>PT2M2S</meta:editing-duration>
    <meta:editing-cycles>2</meta:editing-cycles>
    <meta:generator>LibreOffice/7.4.1.2$Windows_X86_64 LibreOffice_project/3c58a8f3a960df8bc8fd77b461821e42c061c5f0</meta:generator>
    <meta:document-statistic meta:table-count="0" meta:image-count="0" meta:object-count="0" meta:page-count="1" meta:paragraph-count="17" meta:word-count="116" meta:character-count="1871" meta:non-whitespace-character-count="1776"/>
  </office:meta>
</office:document-meta>
</file>